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, sans-serif"/>
    <style:font-face style:name="Mangal1" svg:font-family="Mangal"/>
    <style:font-face style:name="Times New Roman" svg:font-family="'Times New Roman', 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loext:contextual-spacing="false" fo:text-indent="0cm" style:auto-text-indent="false"/>
    </style:style>
    <style:style style:name="P2" style:family="paragraph" style:parent-style-name="Text_20_body">
      <style:paragraph-properties fo:margin-left="0cm" fo:margin-right="0cm" fo:margin-top="0cm" fo:margin-bottom="0cm" loext:contextual-spacing="false" fo:text-indent="0cm" style:auto-text-indent="false"/>
      <style:text-properties style:font-name="Times New Roman" fo:font-size="12pt"/>
    </style:style>
    <style:style style:name="P3" style:family="paragraph" style:parent-style-name="Text_20_body">
      <style:paragraph-properties fo:margin-left="0cm" fo:margin-right="0cm" fo:margin-top="0cm" fo:margin-bottom="0cm" loext:contextual-spacing="false" fo:text-indent="0cm" style:auto-text-indent="false"/>
      <style:text-properties style:font-name="Arial" fo:font-size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Zlatne medalje osvojili su:</text:p>
      <text:p text:style-name="P1"/>
      <text:p text:style-name="P2">- Petar Jovanov</text:p>
      <text:p text:style-name="P2">- Nikola Rakić</text:p>
      <text:p text:style-name="P2">- Jovana Kasap</text:p>
      <text:p text:style-name="P2">- Marko Vidaković i</text:p>
      <text:p text:style-name="P2">- Vladimir Janković</text:p>
      <text:p text:style-name="P1"/>
      <text:p text:style-name="P2">srebrene medalje osvojili su:</text:p>
      <text:p text:style-name="P2">- Đura Rup</text:p>
      <text:p text:style-name="P2">- Nemanja Grujić</text:p>
      <text:p text:style-name="P2">- Nikolina Kasap i</text:p>
      <text:p text:style-name="P2">- Nemanja Kuridđa</text:p>
      <text:p text:style-name="P1"/>
      <text:p text:style-name="P1"> </text:p>
      <text:p text:style-name="P3">Razultati  klubova:                                 zl.         sr.        br.        poeni                      </text:p>
      <text:p text:style-name="P1"> </text:p>
      <text:p text:style-name="P3">1. Savate boks klub "Ruma”                   5          4          0          23</text:p>
      <text:p text:style-name="P3">2. SK “Goran Ostojić” Beograd               3          1          0          11</text:p>
      <text:p text:style-name="P3">3. KBS “Knez Lazar” Obrenovac             1          3          1          10</text:p>
      <text:p text:style-name="P3">4. KBS “Novi Sad” N.Sad                       3          0          0          9</text:p>
      <text:p text:style-name="P3">5. KBS “Voždovac” Beograd                  1          1          1          6</text:p>
      <text:p text:style-name="P3">6. SBK “Sirmijum” Sr.Mitrovica               1          1          0          5</text:p>
      <text:p text:style-name="P3">7. KBS “Pobednik” Beograd                   1          1          0          5</text:p>
      <text:p text:style-name="P3">8. KBS “BFC” Beočin                             1          0          0          3</text:p>
      <text:p text:style-name="P3">9. SUBS “Pobednik 021” Novi Sad         0          1          0          2</text:p>
      <text:p text:style-name="P3">10. SBK “Beograd” Beograd                  0          1          0          2</text:p>
      <text:p text:style-name="P3">11. SK "Vojvodina" N.Sad                     0          1          0          2</text:p>
      <text:p text:style-name="P3">12. SBK “Spartak SM” Sr.Mitrovica         0          1          0          2</text:p>
      <text:p text:style-name="P3">13. KBS “Grocka” Beograd                    0          1          0          2</text:p>
      <text:p text:style-name="P3">14. KBS “Kikinda” Kikinda                      0          0          2          2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, sans-serif"/>
    <style:font-face style:name="Mangal1" svg:font-family="Mangal"/>
    <style:font-face style:name="Times New Roman" svg:font-family="'Times New Roman', 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style:rfc-language-tag="sr-Latn-RS" fo:language="sr" fo:script="Latn" fo:country="R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style:rfc-language-tag="sr-Latn-RS" fo:language="sr" fo:script="Latn" fo:country="R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3-25T07:07:10.355000000</meta:creation-date>
    <dc:date>2019-03-25T07:08:18.035000000</dc:date>
    <meta:editing-duration>PT34S</meta:editing-duration>
    <meta:editing-cycles>1</meta:editing-cycles>
    <meta:document-statistic meta:table-count="0" meta:image-count="0" meta:object-count="0" meta:page-count="1" meta:paragraph-count="28" meta:word-count="162" meta:character-count="1410" meta:non-whitespace-character-count="581"/>
    <meta:generator>LibreOffice/5.1.4.2$Windows_x86 LibreOffice_project/f99d75f39f1c57ebdd7ffc5f42867c12031db97a</meta:generator>
  </office:meta>
</office:document-meta>
</file>